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tent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Header_20_right">
      <style:text-properties style:text-rotation-angle="270" style:text-rotation-scale="line-height"/>
    </style:style>
    <style:style style:name="P2" style:family="paragraph" style:parent-style-name="Footer_20_left">
      <style:text-properties officeooo:rsid="005ffed0" officeooo:paragraph-rsid="005ffed0"/>
    </style:style>
    <style:style style:name="P3" style:family="paragraph" style:parent-style-name="Гриф_5f_Экземпляр">
      <style:text-properties officeooo:paragraph-rsid="007cf328"/>
    </style:style>
    <style:style style:name="P4" style:family="paragraph" style:parent-style-name="Гриф_5f_Экземпляр">
      <style:text-properties officeooo:rsid="005d3465" officeooo:paragraph-rsid="007cf328"/>
    </style:style>
    <style:style style:name="P5" style:family="paragraph" style:parent-style-name="Standard">
      <style:text-properties fo:font-size="2pt" officeooo:paragraph-rsid="007cf328" style:font-size-asian="1.75pt" style:font-size-complex="2pt"/>
    </style:style>
    <style:style style:name="P6" style:family="paragraph" style:parent-style-name="First_20_line_20_indent">
      <style:text-properties officeooo:paragraph-rsid="0077fdf3"/>
    </style:style>
    <style:style style:name="P7" style:family="paragraph" style:parent-style-name="First_20_line_20_indent">
      <style:paragraph-properties fo:text-align="center" style:justify-single-word="false" fo:text-indent="0cm" style:auto-text-indent="false"/>
      <style:text-properties officeooo:rsid="00823c53" officeooo:paragraph-rsid="00823c53"/>
    </style:style>
    <style:style style:name="P8" style:family="paragraph" style:parent-style-name="First_20_line_20_indent">
      <style:paragraph-properties fo:text-align="center" style:justify-single-word="false" fo:text-indent="0cm" style:auto-text-indent="false"/>
      <style:text-properties officeooo:paragraph-rsid="0077fdf3"/>
    </style:style>
    <style:style style:name="P9" style:family="paragraph" style:parent-style-name="First_20_line_20_indent" style:master-page-name="First_20_Page">
      <style:paragraph-properties style:page-number="auto"/>
      <style:text-properties officeooo:paragraph-rsid="0077fdf3"/>
    </style:style>
    <style:style style:name="P10" style:family="paragraph" style:parent-style-name="Footer_20_left" style:master-page-name="Обратная_20_сторона">
      <style:paragraph-properties style:page-number="auto"/>
    </style:style>
    <style:style style:name="T1" style:family="text">
      <style:text-properties officeooo:rsid="005ffed0"/>
    </style:style>
    <style:style style:name="T2" style:family="text">
      <style:text-properties officeooo:rsid="0082b850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Участие в Программе могут принять соотечественники, находящиеся<text:span text:style-name="T2">|<text:line-break/></text:span>в трудоспособном возрасте и достигшие 18-летия, обладающие дееспособностью<text:line-break/>и соответствующие требованиям Государственной программы, а также: </text:p>
      <text:p text:style-name="P6">1) имеющие образование не ниже среднего профессионального (в данном случае не применяются требования к соотечественникам, предусмотренные пунктами 2, 4, 5); </text:p>
      <text:p text:style-name="P6">2) обучающиеся на последних курсах в профессиональных образовательных организациях и образовательных организациях высшего образования, расположенных на территории Российской Федерации, в случае отсутствия соответствующего образования (в данном случае не применяются требования<text:line-break/>к соотечественникам, предусмотренные пунктами 1, 3 - 5). </text:p>
      <text:p text:style-name="P6">Обучающиеся в профессиональных образовательных организациях либо образовательных организациях высшего образования по заочной форме обучения<text:line-break/>от 3 лет и более по профессии, специальности или направлению подготовки, востребованным на территории муниципального образования, выбранной соотечественником для переселения, либо по очной форме обучения от 2 лет и более по профессии, специальности или направлению подготовки, востребованным<text:line-break/>на территории муниципального образования, выбранной соотечественником<text:line-break/>для переселения; </text:p>
      <text:p text:style-name="P6">3) имеющие непрерывный трудовой стаж работы не менее одного года<text:line-break/>до подачи заявления об участии в Программе и квалификацию, соответствующую требованиям по вакансиям, востребованным на рынке труда на территории Ненецкого автономного округа (в данном случае не применяются требования<text:line-break/>к соотечественникам, предусмотренные пунктами 2, 4, 5); </text:p>
      <text:p text:style-name="P6">4) осуществляющие предпринимательскую деятельность и имеющие опыт предпринимательской деятельности на территории Ненецкого автономного округа не менее двух лет до подачи заявления об участии в Программе, желательно<text:line-break/>в приоритетных сферах развития малого и среднего предпринимательства, утвержденных нормативными актами в территориях вселения (соотечественник для подтверждения предпринимательской деятельности представляет в уполномоченный орган следующие документы: свидетельство о государственной регистрации физического лица в качестве индивидуального предпринимателя, свидетельство<text:line-break/>о внесении записи в Единый государственный реестр индивидуальных предпринимателей, налоговую отчетность за прошедшие налоговые периоды<text:line-break/>(два года), подтверждающую факт осуществления в территории вселения предпринимательской деятельности с приложением документов об уплате налогов в бюджет) (в данном случае не применяются требования к соотечественникам, предусмотренные пунктами 1 - 3, 5); </text:p>
      <text:p text:style-name="P6">5) соотечественники, имеющие медицинское образование, подтверждаемое: дипломом о высшем образовании о присуждении квалификации врача (в данном случае не применяются требования к соотечественникам, предусмотренные пунктами 2 - 4). </text:p>
      <text:p text:style-name="P6">При принятии решений по заявлениям соотечественников, отвечающих одному из вышеперечисленных требований, на участие в Программе Департаментом учитывается наличие близких родственников (мать, отец, дочь, сын, родные брат<text:line-break/><text:soft-page-break/>или сестра), проживающих в Ненецком автономном округе, имеющих гражданство Российской Федерации и готовых оказать содействие в их жилищном обустройстве. </text:p>
      <text:p text:style-name="P8"/>
      <text:p text:style-name="P8"/>
      <text:p text:style-name="P7">_________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1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text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text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text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1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2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12-25T16:19:31.259318184</meta:creation-date>
    <dc:title>Default</dc:title>
    <meta:editing-cycles>4</meta:editing-cycles>
    <meta:editing-duration>PT21M53S</meta:editing-duration>
    <meta:generator>LibreOffice/7.6.7.2$Linux_X86_64 LibreOffice_project/60$Build-2</meta:generator>
    <dc:date>2025-12-25T16:41:34.996852273</dc:date>
    <meta:document-statistic meta:table-count="1" meta:image-count="0" meta:object-count="0" meta:page-count="2" meta:paragraph-count="19" meta:word-count="389" meta:character-count="3226" meta:non-whitespace-character-count="2848"/>
  </office:meta>
</office:document-meta>
</file>